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1" table:style-name="ta1" table:print="false">
        <table:table-column table:style-name="co1" table:number-columns-repeated="4" table:default-cell-style-name="Default"/>
        <table:table-row table:style-name="ro1">
          <table:table-cell office:value-type="string">
            <text:p>Boss</text:p>
          </table:table-cell>
          <table:table-cell office:value-type="string">
            <text:p>Tanks</text:p>
          </table:table-cell>
          <table:table-cell office:value-type="string">
            <text:p>Dps</text:p>
          </table:table-cell>
          <table:table-cell office:value-type="string">
            <text:p>Healers</text:p>
          </table:table-cell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Immersus</text:p>
          </table:table-cell>
          <table:table-cell office:value-type="string">
            <text:p>Preach</text:p>
          </table:table-cell>
          <table:table-cell office:value-type="string">
            <text:p>Celechon</text:p>
          </table:table-cell>
          <table:table-cell office:value-type="string">
            <text:p>Aishani</text:p>
          </table:table-cell>
        </table:table-row>
        <table:table-row table:style-name="ro1">
          <table:table-cell table:number-columns-repeated="2"/>
          <table:table-cell office:value-type="string">
            <text:p>Becky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3"/>
          <table:table-cell office:value-type="string">
            <text:p>becky</text:p>
          </table:table-cell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Protectors</text:p>
          </table:table-cell>
          <table:table-cell/>
          <table:table-cell office:value-type="string">
            <text:p>Rahwin</text:p>
          </table:table-cell>
          <table:table-cell office:value-type="string">
            <text:p>Aishani</text:p>
          </table:table-cell>
        </table:table-row>
        <table:table-row table:style-name="ro1">
          <table:table-cell table:number-columns-repeated="2"/>
          <table:table-cell office:value-type="string">
            <text:p>Becky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3"/>
          <table:table-cell office:value-type="string">
            <text:p>becky</text:p>
          </table:table-cell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Norushen</text:p>
          </table:table-cell>
          <table:table-cell/>
          <table:table-cell office:value-type="string">
            <text:p>Rahwin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2"/>
          <table:table-cell office:value-type="string">
            <text:p>Moldy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Sha</text:p>
          </table:table-cell>
          <table:table-cell office:value-type="string">
            <text:p>Preach</text:p>
          </table:table-cell>
          <table:table-cell office:value-type="string">
            <text:p>Rahwin</text:p>
          </table:table-cell>
          <table:table-cell office:value-type="string">
            <text:p>Aishani</text:p>
          </table:table-cell>
        </table:table-row>
        <table:table-row table:style-name="ro1">
          <table:table-cell table:number-columns-repeated="2"/>
          <table:table-cell office:value-type="string">
            <text:p>Moldy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2"/>
          <table:table-cell office:value-type="string">
            <text:p>Celechon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Galakras</text:p>
          </table:table-cell>
          <table:table-cell office:value-type="string">
            <text:p>Preach</text:p>
          </table:table-cell>
          <table:table-cell office:value-type="string">
            <text:p>Celechon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Iron Jugg</text:p>
          </table:table-cell>
          <table:table-cell office:value-type="string">
            <text:p>Preach</text:p>
          </table:table-cell>
          <table:table-cell office:value-type="string">
            <text:p>Altrezza</text:p>
          </table:table-cell>
          <table:table-cell office:value-type="string">
            <text:p>Aishani</text:p>
          </table:table-cell>
        </table:table-row>
        <table:table-row table:style-name="ro1">
          <table:table-cell table:number-columns-repeated="2"/>
          <table:table-cell office:value-type="string">
            <text:p>Bofe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1">
          <table:table-cell office:value-type="string">
            <text:p>Dark Shaman</text:p>
          </table:table-cell>
          <table:table-cell/>
          <table:table-cell office:value-type="string">
            <text:p>Moldy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2"/>
          <table:table-cell office:value-type="string">
            <text:p>Altrezza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Celechon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Harkar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Bofe</text:p>
          </table:table-cell>
          <table:table-cell/>
        </table:table-row>
        <table:table-row table:style-name="ro1" table:number-rows-repeated="2">
          <table:table-cell table:number-columns-repeated="4"/>
        </table:table-row>
        <table:table-row table:style-name="ro1">
          <table:table-cell office:value-type="string">
            <text:p>Gen. Nazgrim</text:p>
          </table:table-cell>
          <table:table-cell office:value-type="string">
            <text:p>Preach</text:p>
          </table:table-cell>
          <table:table-cell office:value-type="string">
            <text:p>Rahwin</text:p>
          </table:table-cell>
          <table:table-cell office:value-type="string">
            <text:p>Aishani</text:p>
          </table:table-cell>
        </table:table-row>
        <table:table-row table:style-name="ro1">
          <table:table-cell table:number-columns-repeated="2"/>
          <table:table-cell office:value-type="string">
            <text:p>Moldy</text:p>
          </table:table-cell>
          <table:table-cell office:value-type="string">
            <text:p>Kinkiey</text:p>
          </table:table-cell>
        </table:table-row>
        <table:table-row table:style-name="ro1">
          <table:table-cell table:number-columns-repeated="2"/>
          <table:table-cell office:value-type="string">
            <text:p>Altrezza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Celechon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Paula</text:p>
          </table:table-cell>
          <table:table-cell/>
        </table:table-row>
        <table:table-row table:style-name="ro1">
          <table:table-cell table:number-columns-repeated="2"/>
          <table:table-cell office:value-type="string">
            <text:p>Bofe</text:p>
          </table:table-cell>
          <table:table-cell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7-23">23-07-2014</text:date>, <text:time>01:42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acob Zerlang Philipson</meta:initial-creator>
    <meta:creation-date>2014-07-23T01:30:51.58</meta:creation-date>
    <dc:date>2014-07-23T01:42:24.52</dc:date>
    <dc:creator>Jacob Zerlang Philipson</dc:creator>
    <meta:editing-duration>PT11M33S</meta:editing-duration>
    <meta:editing-cycles>1</meta:editing-cycles>
    <meta:document-statistic meta:table-count="3" meta:cell-count="54" meta:object-count="0"/>
    <meta:generator>OpenOffice/4.0.1$Win32 OpenOffice.org_project/401m5$Build-9714</meta:generator>
  </office:meta>
</office:document-meta>
</file>